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Alapértelmezettstílus" style:master-page-name="MP0" style:family="paragraph">
      <style:paragraph-properties fo:keep-with-next="always" fo:break-before="page" fo:text-align="center" fo:margin-bottom="0in" style:line-height-at-least="0.0694in"/>
      <style:text-properties fo:font-weight="bold" style:font-weight-asian="bold" style:font-weight-complex="bold"/>
    </style:style>
    <style:style style:name="P2" style:parent-style-name="Alapértelmezettstílus" style:family="paragraph">
      <style:paragraph-properties fo:keep-with-next="always" fo:text-align="center" fo:margin-bottom="0in" style:line-height-at-least="0.0694in"/>
      <style:text-properties fo:font-weight="bold" style:font-weight-asian="bold" style:font-weight-complex="bold"/>
    </style:style>
    <style:style style:name="P3" style:parent-style-name="Alapértelmezettstílus" style:family="paragraph">
      <style:paragraph-properties fo:keep-with-next="always" fo:text-align="center" fo:margin-bottom="0in" style:line-height-at-least="0.0694in"/>
      <style:text-properties fo:font-weight="bold" style:font-weight-asian="bold" style:font-weight-complex="bold"/>
    </style:style>
    <style:style style:name="P4" style:parent-style-name="Alapértelmezettstílus" style:family="paragraph">
      <style:paragraph-properties fo:keep-with-next="always" fo:text-align="center" fo:margin-bottom="0in" style:line-height-at-least="0.0694in"/>
      <style:text-properties fo:font-weight="bold" style:font-weight-asian="bold" style:font-weight-complex="bold"/>
    </style:style>
    <style:style style:name="P5" style:parent-style-name="Alapértelmezettstílus" style:family="paragraph">
      <style:paragraph-properties fo:keep-with-next="always" fo:text-align="center" fo:margin-bottom="0in" style:line-height-at-least="0.0694in"/>
      <style:text-properties fo:font-weight="bold" style:font-weight-asian="bold" style:font-weight-complex="bold"/>
    </style:style>
    <style:style style:name="P6" style:parent-style-name="Alapértelmezettstílus" style:family="paragraph">
      <style:paragraph-properties fo:keep-with-next="always" fo:text-align="center" fo:margin-bottom="0in" style:line-height-at-least="0.0694in"/>
      <style:text-properties fo:font-weight="bold" style:font-weight-asian="bold" style:font-weight-complex="bold"/>
    </style:style>
    <style:style style:name="P7" style:parent-style-name="Alapértelmezettstílus" style:family="paragraph">
      <style:paragraph-properties fo:keep-with-next="always" fo:text-align="center" fo:margin-bottom="0in" style:line-height-at-least="0.0694in"/>
      <style:text-properties fo:font-weight="bold" style:font-weight-asian="bold" style:font-weight-complex="bold"/>
    </style:style>
    <style:style style:name="P8" style:parent-style-name="Alapértelmezettstílus" style:family="paragraph">
      <style:paragraph-properties fo:keep-with-next="always" fo:text-align="center" fo:margin-bottom="0in" style:line-height-at-least="0.0694in"/>
      <style:text-properties fo:font-weight="bold" style:font-weight-asian="bold" style:font-weight-complex="bold"/>
    </style:style>
    <style:style style:name="P9" style:parent-style-name="Alapértelmezettstílus" style:family="paragraph">
      <style:paragraph-properties fo:keep-with-next="always" fo:text-align="center" fo:margin-bottom="0in" style:line-height-at-least="0.0694in"/>
    </style:style>
    <style:style style:name="T10" style:parent-style-name="Bekezdésalapbetűtípusa" style:family="text">
      <style:text-properties fo:font-weight="bold" style:font-weight-asian="bold" style:font-weight-complex="bold"/>
    </style:style>
    <style:style style:name="P11" style:parent-style-name="Alapértelmezettstílus" style:family="paragraph">
      <style:paragraph-properties fo:text-align="center" fo:margin-bottom="0in" style:line-height-at-least="0.0694in"/>
    </style:style>
    <style:style style:name="P12" style:parent-style-name="Alapértelmezettstílus" style:family="paragraph">
      <style:paragraph-properties fo:text-align="center" fo:margin-bottom="0in" style:line-height-at-least="0.0694in"/>
    </style:style>
    <style:style style:name="P13" style:parent-style-name="Alapértelmezettstílus" style:family="paragraph">
      <style:paragraph-properties fo:text-align="center" fo:margin-bottom="0in" style:line-height-at-least="0.0694in"/>
    </style:style>
    <style:style style:name="P14" style:parent-style-name="Alapértelmezettstílus" style:family="paragraph">
      <style:paragraph-properties fo:text-align="center" fo:margin-bottom="0in" style:line-height-at-least="0.0694in"/>
    </style:style>
    <style:style style:name="P15" style:parent-style-name="Alapértelmezettstílus" style:family="paragraph">
      <style:paragraph-properties fo:text-align="center" fo:margin-bottom="0in" style:line-height-at-least="0.0694in"/>
    </style:style>
    <style:style style:name="P16" style:parent-style-name="Alapértelmezettstílus" style:family="paragraph">
      <style:paragraph-properties fo:text-align="center" fo:margin-bottom="0in" style:line-height-at-least="0.0694in"/>
    </style:style>
    <style:style style:name="P17" style:parent-style-name="Alapértelmezettstílus" style:family="paragraph">
      <style:paragraph-properties fo:text-align="center" fo:margin-bottom="0in" style:line-height-at-least="0.0694in"/>
    </style:style>
    <style:style style:name="P18" style:parent-style-name="Alapértelmezettstílus" style:family="paragraph">
      <style:paragraph-properties fo:margin-bottom="0in" style:line-height-at-least="0.0694in" fo:margin-left="1.475in" fo:text-indent="0.4916in">
        <style:tab-stops/>
      </style:paragraph-properties>
    </style:style>
    <style:style style:name="T19" style:parent-style-name="Bekezdésalapbetűtípusa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0" style:parent-style-name="Alapértelmezettstílus" style:family="paragraph">
      <style:paragraph-properties fo:margin-bottom="0in" style:line-height-at-least="0.0694in"/>
    </style:style>
    <style:style style:name="P21" style:parent-style-name="Alapértelmezettstílus" style:family="paragraph">
      <style:paragraph-properties fo:margin-bottom="0in" style:line-height-at-least="0.0694in"/>
    </style:style>
    <style:style style:name="T22" style:parent-style-name="Bekezdésalapbetűtípusa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23" style:parent-style-name="Alapértelmezettstílus" style:family="paragraph">
      <style:paragraph-properties fo:text-align="center" fo:margin-bottom="0in" style:line-height-at-least="0.0694in"/>
    </style:style>
    <style:style style:name="P24" style:parent-style-name="Alapértelmezettstílus" style:family="paragraph">
      <style:paragraph-properties fo:text-align="center" fo:margin-bottom="0in" style:line-height-at-least="0.0694in"/>
    </style:style>
    <style:style style:name="P25" style:parent-style-name="Alapértelmezettstílus" style:family="paragraph">
      <style:paragraph-properties fo:text-align="center" fo:margin-bottom="0in" style:line-height-at-least="0.0694in"/>
    </style:style>
    <style:style style:name="P26" style:parent-style-name="Alapértelmezettstílus" style:family="paragraph">
      <style:paragraph-properties fo:text-align="center" fo:margin-bottom="0in" style:line-height-at-least="0.0694in"/>
    </style:style>
    <style:style style:name="P27" style:parent-style-name="Normál" style:family="paragraph">
      <style:text-properties style:font-name="Times New Roman" fo:font-size="12pt" style:font-size-asian="12pt" style:font-size-complex="12pt"/>
    </style:style>
    <style:style style:name="P28" style:parent-style-name="Normál" style:family="paragraph">
      <style:text-properties style:font-name="Times New Roman" fo:font-size="12pt" style:font-size-asian="12pt" style:font-size-complex="12pt"/>
    </style:style>
    <style:style style:name="P29" style:parent-style-name="Normál" style:family="paragraph">
      <style:text-properties style:font-name="Times New Roman" fo:font-size="12pt" style:font-size-asian="12pt" style:font-size-complex="12pt"/>
    </style:style>
    <style:style style:name="P30" style:parent-style-name="Normál" style:family="paragraph">
      <style:text-properties style:font-name="Times New Roman" fo:font-size="12pt" style:font-size-asian="12pt" style:font-size-complex="12pt"/>
    </style:style>
    <style:style style:name="P31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2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3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4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5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6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7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8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9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40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41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42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43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44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45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46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47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48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49" style:parent-style-name="Listaszerűbekezdés" style:list-style-name="LFO1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50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51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52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53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54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55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56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57" style:parent-style-name="Normá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58" style:parent-style-name="Normá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9" style:parent-style-name="Normá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0" style:parent-style-name="Normál" style:family="paragraph">
      <style:text-properties style:font-name="Times New Roman" fo:font-size="12pt" style:font-size-asian="12pt" style:font-size-complex="12pt"/>
    </style:style>
    <style:style style:name="P61" style:parent-style-name="Listaszerűbekezdés" style:list-style-name="LFO4" style:family="paragraph">
      <style:paragraph-properties style:vertical-align="auto" fo:margin-bottom="0in" fo:line-height="107%" fo:margin-left="0in">
        <style:tab-stops/>
      </style:paragraph-properties>
      <style:text-properties fo:font-style="italic" style:font-style-asian="italic" style:font-style-complex="italic" fo:hyphenate="true"/>
    </style:style>
    <style:style style:name="P62" style:parent-style-name="Listaszerűbekezdés" style:family="paragraph">
      <style:paragraph-properties fo:margin-bottom="0in" fo:margin-left="0in">
        <style:tab-stops/>
      </style:paragraph-properties>
    </style:style>
    <style:style style:name="P63" style:parent-style-name="Listaszerűbekezdés" style:family="paragraph">
      <style:paragraph-properties fo:margin-bottom="0in" fo:margin-left="0in">
        <style:tab-stops/>
      </style:paragraph-properties>
    </style:style>
    <style:style style:name="P64" style:parent-style-name="Listaszerűbekezdés" style:family="paragraph">
      <style:paragraph-properties fo:margin-bottom="0in" fo:margin-left="0in">
        <style:tab-stops/>
      </style:paragraph-properties>
    </style:style>
    <style:style style:name="P65" style:parent-style-name="Listaszerűbekezdés" style:family="paragraph">
      <style:paragraph-properties fo:margin-bottom="0in" fo:margin-left="0in">
        <style:tab-stops/>
      </style:paragraph-properties>
    </style:style>
    <style:style style:name="P66" style:parent-style-name="Listaszerűbekezdés" style:family="paragraph">
      <style:paragraph-properties fo:margin-bottom="0in" fo:margin-left="0in">
        <style:tab-stops/>
      </style:paragraph-properties>
    </style:style>
    <style:style style:name="P67" style:parent-style-name="Listaszerűbekezdés" style:family="paragraph">
      <style:paragraph-properties fo:margin-bottom="0in" fo:margin-left="0in">
        <style:tab-stops/>
      </style:paragraph-properties>
    </style:style>
    <style:style style:name="P68" style:parent-style-name="Listaszerűbekezdés" style:family="paragraph">
      <style:paragraph-properties fo:margin-bottom="0in" fo:margin-left="0in">
        <style:tab-stops/>
      </style:paragraph-properties>
    </style:style>
    <style:style style:name="P69" style:parent-style-name="Listaszerűbekezdés" style:list-style-name="LFO4" style:family="paragraph">
      <style:paragraph-properties style:vertical-align="auto" fo:margin-bottom="0in" fo:line-height="107%" fo:margin-left="0in">
        <style:tab-stops/>
      </style:paragraph-properties>
      <style:text-properties fo:font-style="italic" style:font-style-asian="italic" style:font-style-complex="italic" fo:hyphenate="true"/>
    </style:style>
    <style:style style:name="P70" style:parent-style-name="Listaszerűbekezdés" style:family="paragraph">
      <style:paragraph-properties fo:margin-bottom="0in" fo:margin-left="0in">
        <style:tab-stops/>
      </style:paragraph-properties>
    </style:style>
    <style:style style:name="P71" style:parent-style-name="Listaszerűbekezdés" style:family="paragraph">
      <style:text-properties style:font-name="Times New Roman" fo:font-size="12pt" style:font-size-asian="12pt" style:font-size-complex="12pt"/>
    </style:style>
    <style:style style:name="P72" style:parent-style-name="Listaszerűbekezdés" style:family="paragraph">
      <style:paragraph-properties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73" style:parent-style-name="Listaszerűbekezdés" style:family="paragraph">
      <style:paragraph-properties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74" style:parent-style-name="Listaszerűbekezdés" style:family="paragraph">
      <style:paragraph-properties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75" style:parent-style-name="Listaszerűbekezdés" style:family="paragraph">
      <style:paragraph-properties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76" style:parent-style-name="Listaszerűbekezdés" style:family="paragraph">
      <style:paragraph-properties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77" style:parent-style-name="Listaszerűbekezdés" style:family="paragraph">
      <style:paragraph-properties fo:margin-left="0in">
        <style:tab-stops/>
      </style:paragraph-properties>
    </style:style>
    <style:style style:name="T78" style:parent-style-name="Bekezdésalapbetűtípusa" style:family="text">
      <style:text-properties style:font-name="Times New Roman" fo:font-size="12pt" style:font-size-asian="12pt" style:font-size-complex="12pt"/>
    </style:style>
    <style:style style:name="T79" style:parent-style-name="Bekezdésalapbetűtípusa" style:family="text">
      <style:text-properties style:font-name="Times New Roman" fo:font-size="12pt" style:font-size-asian="12pt" style:font-size-complex="12pt"/>
    </style:style>
    <style:style style:name="T80" style:parent-style-name="Bekezdésalapbetűtípusa" style:family="text">
      <style:text-properties style:font-name="Times New Roman" fo:font-size="12pt" style:font-size-asian="12pt" style:font-size-complex="12pt"/>
    </style:style>
    <style:style style:name="T81" style:parent-style-name="Bekezdésalapbetűtípusa" style:family="text">
      <style:text-properties style:font-name="Times New Roman" fo:font-size="12pt" style:font-size-asian="12pt" style:font-size-complex="12pt"/>
    </style:style>
    <style:style style:name="T82" style:parent-style-name="Bekezdésalapbetűtípusa" style:family="text">
      <style:text-properties style:font-name="Times New Roman" fo:font-size="12pt" style:font-size-asian="12pt" style:font-size-complex="12pt"/>
    </style:style>
    <style:style style:name="T83" style:parent-style-name="Bekezdésalapbetűtípusa" style:family="text">
      <style:text-properties style:font-name="Times New Roman" fo:font-size="12pt" style:font-size-asian="12pt" style:font-size-complex="12pt"/>
    </style:style>
    <style:style style:name="T84" style:parent-style-name="Bekezdésalapbetűtípusa" style:family="text">
      <style:text-properties style:font-name="Times New Roman" fo:font-size="12pt" style:font-size-asian="12pt" style:font-size-complex="12pt"/>
    </style:style>
    <style:style style:name="T85" style:parent-style-name="Bekezdésalapbetűtípusa" style:family="text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><text:span text:style-name="T10">T á j é k o z t a t ó<text:s/></text:span></text:p>
      <text:p text:style-name="P11"/>
      <text:p text:style-name="P12"/>
      <text:p text:style-name="P13">a lejárt határidejű határozatok végrehajtásáról, átruházott hatáskörben</text:p>
      <text:p text:style-name="P14"/>
      <text:p text:style-name="P15">hozott döntésekről</text:p>
      <text:p text:style-name="P16"/>
      <text:p text:style-name="P17"/>
      <text:p text:style-name="P18"><text:span text:style-name="T19">Előadó:</text:span><text:s text:c="2"/>Mohos József <text:s text:c="3"/>polgármester<text:s/></text:p>
      <text:p text:style-name="P20"/>
      <text:p text:style-name="P21"><text:tab/><text:tab/><text:tab/><text:s text:c="12"/><text:span text:style-name="T22">Készítette:</text:span><text:s/>Takács Lászlóné jegyző<text:s/></text:p>
      <text:p text:style-name="P23"/>
      <text:p text:style-name="P24"/>
      <text:p text:style-name="P25"/>
      <text:p text:style-name="P26"/>
      <text:p text:style-name="Alapértelmezettstílus"/>
      <text:p text:style-name="Alapértelmezettstílus"/>
      <text:p text:style-name="Alapértelmezettstílus"/>
      <text:p text:style-name="Alapértelmezettstílus"/>
      <text:p text:style-name="Alapértelmezettstílus"/>
      <text:p text:style-name="Normál"/>
      <text:p text:style-name="Normál"/>
      <text:p text:style-name="Normál"/>
      <text:p text:style-name="Normál"/>
      <text:p text:style-name="Normál"/>
      <text:p text:style-name="Normál"/>
      <text:p text:style-name="Normál"/>
      <text:p text:style-name="Normál"/>
      <text:p text:style-name="Normál"/>
      <text:p text:style-name="Normál"/>
      <text:p text:style-name="P27"/>
      <text:p text:style-name="P28"/>
      <text:soft-page-break/>
      <text:p text:style-name="P29">Tisztelt Képviselő-testület!</text:p>
      <text:p text:style-name="P30"/>
      <text:p text:style-name="P31">Alábbiakban kívánok számot adni a lejárt határidejű határozatok végrehajtásáról, átruházott hatáskörben hozott döntésekről.</text:p>
      <text:p text:style-name="P32">2/2022.(II.10.)Ökt.sz. határozatot megküldtük a Balatonfüredi Tankerületi Központnak az iskolai körzethatárok elfogadásáról.</text:p>
      <text:p text:style-name="P33">3/2022.(II.10.)Ökt.sz. határozat alapján folyamatosan utaljuk a polgármester illetményét, költségtérítését.</text:p>
      <text:p text:style-name="P34">4/2022.(II.10.)Ökt.sz. határozat alapján intézkedtünk az alpolgármester tiszteletdíjának, <text:s/>költségtérítésének utalásáról.</text:p>
      <text:p text:style-name="P35">5/2022.(II.10.)Ökt.sz<text:bookmark-start text:name="_Hlk110850240"/>. határozat alapján a közösségi ház nyílászáró cseréjét az Alfa-Ablak Kft. elvégezte.</text:p>
      <text:p text:style-name="P36"><text:bookmark-end text:name="_Hlk110850240"/>6/2022.(II.10.)Ökt.sz. határozat alapján az óvoda vezetője közzé tette az óvoda zárva tartásának időpontját.</text:p>
      <text:p text:style-name="P37">7/2022.(II.10.)Ökt.sz. határozat alapján felértékeltettük Taliándörögd 503. hrsz-u ingatlant, a vevő elállt vételi szándékától.</text:p>
      <text:p text:style-name="P38">8/2022.(II.10.)Ökt.sz. határozat alapján aláírtuk a közművelődési megállapodást a KÖSZI-vel.</text:p>
      <text:p text:style-name="P39">9/2022.(II.10.)Ökt.sz. határozat alapján megkötöttük a szerződést Nagy László tervezővel, műszaki ellenőri feladatokat elvégezte, a megbízási díjat 254.000.-ft-ot kifizettük.</text:p>
      <text:p text:style-name="P40">12/2022.(III.2.)Ökt.sz . határozat alapján az önkormányzat tulajdonát képező posta épület nyílászáró cseréjét az Alfa-Ablak Kft. elvégezte.</text:p>
      <text:p text:style-name="P41">13/2022.(III.2.)Ökt.sz. határozat alapján a kistelepülési rendezvényekre biztosított pályázati összegből beszereztük az eszközöket a pályázat nyertesétől <text:s/>Symbol Kft-től.</text:p>
      <text:p text:style-name="P42">14/2022.(IV.6.)Ökt.sz. határozat alapján az önkormányzati épületbe beszerelésre került a klíma, a pályázat nyertese Koller Balázs elvégezte a munkát.</text:p>
      <text:p text:style-name="P43">15/2022.(IV.6.)Ökt.sz. határozat alapján megkötöttük a támogatási szerződést fa Taliándörögdi Önkéntes Tűzoltó Egyesülettel, a 160.000.-ft. támogatást utaltuk.</text:p>
      <text:p text:style-name="P44">16/2022.(IV.12.)Ökt.sz., 17/2022.(IV.12.)Ökt.sz. és a 18/2022.(IV.12.)Ökt.sz. <text:s/>határozatok alapján folyamatban van a Kerekfenyves Óvoda tetőhéjazatának készítése, anyagbeszerzés megtörtént, a kivitelezésre rövidesen sor kerül.<text:s/></text:p>
      <text:p text:style-name="P45">22/2022.(V.25.)Ökt.sz. határozat alapán megkötöttük a bérleti szerződést a Művészetek Völgye Fesztivál szervezőivel.</text:p>
      <text:p text:style-name="P46">23/2022.(V.25.)Ökt.sz. határozat alapján megkötöttük a támogatási szerződést a Taliándörögd-Halimba Sportegyesülettel, 250.000.-ft. utalásra került.</text:p>
      <text:p text:style-name="P47">24/2022.(V.25.)Ökt.sz. határozat alapján megkötésre került a támogatási szerződés a Kapolcs-Vigántpetend Egészségügyi Alapítvány képviselőjével, a megállapított 473.000.-ft. támogatást utaltuk.</text:p>
      <text:p text:style-name="P48"/>
      <text:soft-page-break/>
      <text:list text:style-name="LFO1" text:continue-numbering="true">
        <text:list-item>
          <text:p text:style-name="P49">2 <text:s/>-</text:p>
        </text:list-item>
      </text:list>
      <text:p text:style-name="P50"/>
      <text:p text:style-name="P51">25/2022.(V.25.)Ökt.sz. határozattal megállapított <text:s/>- Dörögdi Durmoló Szálláshely - szállásdíjakat közzé tettük</text:p>
      <text:p text:style-name="P52">28/2022.(VI.16.)Ökt.sz. határozat alapján Dörögdi Durmoló Szálláshely – szállásdíjait 2022. július 1-től alkalmazzuk.</text:p>
      <text:p text:style-name="P53">30/2022.(VII.14.)Ökt.sz. határozatot megküldtük a Kerekfenyves Óvoda vezetőjének az oktatási intézménybe felvehető gyermeklétszám emeléséről.</text:p>
      <text:p text:style-name="P54">32/2022.(VII.14.)Ökt.sz. határozatot megküldtük Tóth Krisztiánnak a településkép védelmi rendelet módosításának elutasításáról.</text:p>
      <text:p text:style-name="P55">33/2022.(VIII.2.)Ökt.sz. határozatot továbbítottuk a HÉSZ. módosítás záróvéleményének megadása érdekében a főépítésznek.</text:p>
      <text:p text:style-name="P56">34/2022.(VIII.2.)Ökt.sz. határozat alapján kiadásra került a támogató nyilatkozat Tóth Krisztián részére, mivel a tervet átdolgozták, és megfelel a településkép védelmi rendeletnek.</text:p>
      <text:p text:style-name="P57"/>
      <text:p text:style-name="P58">Átruházott hatáskörben hozott döntésekről</text:p>
      <text:p text:style-name="P59">2022. január 1-től- 2022. augusztus 8-ig</text:p>
      <text:p text:style-name="P60"/>
      <text:list text:style-name="LFO4" text:continue-numbering="true">
        <text:list-item>
          <text:p text:style-name="P61">rendkívüli települési támogatás</text:p>
        </text:list-item>
      </text:list>
      <text:p text:style-name="P62">összesen: 39 esetben 1.100.000,-Ft</text:p>
      <text:p text:style-name="P63"/>
      <text:p text:style-name="P64">ebből: 5 fő részére 250.000,-Ft temetési támogatás</text:p>
      <text:p text:style-name="P65"><text:tab/>1 fő részére 15.000,-Ft gyermekek tanulmányainak támogatása</text:p>
      <text:p text:style-name="P66"><text:tab/>1 fő részére 50.000,-Ft újszülött hozzátartozóinak támogatása</text:p>
      <text:p text:style-name="P67"><text:tab/>32 fő részére 795.000,-Ft települési támogatás<text:s/></text:p>
      <text:p text:style-name="P68"/>
      <text:list text:style-name="LFO4" text:continue-numbering="true">
        <text:list-item>
          <text:p text:style-name="P69">lakhatási támogatáshoz nyújtott támogatás</text:p>
        </text:list-item>
      </text:list>
      <text:p text:style-name="P70">1 fő részére egy évre, a támogatás havi összege: 4000,-Ft</text:p>
      <text:p text:style-name="P71"/>
      <text:p text:style-name="P72">Kérem tájékoztatómat elfogadni szíveskedjenek.</text:p>
      <text:p text:style-name="P73"/>
      <text:p text:style-name="P74">Taliándörögd, 2022. augusztus 8.</text:p>
      <text:p text:style-name="P75"/>
      <text:p text:style-name="P76"><text:tab/><text:tab/><text:tab/><text:tab/><text:tab/><text:tab/><text:tab/><text:tab/>Mohos József</text:p>
      <text:p text:style-name="P77"><text:span text:style-name="T78"><text:tab/></text:span><text:span text:style-name="T79"><text:tab/></text:span><text:span text:style-name="T80"><text:tab/></text:span><text:span text:style-name="T81"><text:tab/></text:span><text:span text:style-name="T82"><text:tab/></text:span><text:span text:style-name="T83"><text:tab/></text:span><text:span text:style-name="T84"><text:tab/></text:span><text:span text:style-name="T85"><text:tab/>polgármeste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u" fo:country="HU" style:language-asian="en" style:country-asian="US" style:language-complex="ar" style:country-complex="SA" style:text-combine="none" fo:hyphenate="true"/>
    </style:default-style>
    <style:style style:name="Normál" style:display-name="Normál" style:family="paragraph">
      <style:paragraph-properties fo:line-height="100%"/>
      <style:text-properties fo:hyphenate="false"/>
    </style:style>
    <style:style style:name="Bekezdésalapbetűtípusa" style:display-name="Bekezdés alapbetűtípusa" style:family="text"/>
    <style:style style:name="Alapértelmezettstílus" style:display-name="Alapértelmezett stílus" style:family="paragraph">
      <style:paragraph-properties fo:margin-bottom="0.1388in" fo:line-height="115%"/>
      <style:text-properties style:font-name="Times New Roman" style:font-name-asian="Times New Roman" fo:font-size="12pt" style:font-size-asian="12pt" style:font-size-complex="12pt" style:language-asian="hu" style:country-asian="HU" fo:hyphenate="false"/>
    </style:style>
    <style:style style:name="Listaszerűbekezdés" style:display-name="Listaszerű bekezdés" style:family="paragraph" style:parent-style-name="Normá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Calibri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alibri" style:font-name-asian="Calibri" style:font-name-complex="Calibri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4LVL1" style:family="text">
      <style:text-properties style:font-name="Calibri" style:font-name-asian="Calibri" style:font-name-complex="Calibri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egyzo</meta:initial-creator>
    <dc:creator>titkarsag</dc:creator>
    <meta:creation-date>2022-08-08T10:01:00Z</meta:creation-date>
    <dc:date>2022-08-15T07:53:00Z</dc:date>
    <meta:print-date>2022-08-09T06:27:00Z</meta:print-date>
    <meta:template xlink:href="Normal" xlink:type="simple"/>
    <meta:editing-cycles>7</meta:editing-cycles>
    <meta:editing-duration>PT1080S</meta:editing-duration>
    <meta:document-statistic meta:page-count="3" meta:paragraph-count="8" meta:word-count="516" meta:character-count="4073" meta:row-count="29" meta:non-whitespace-character-count="3565"/>
  </office:meta>
</office:document-meta>
</file>