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" style:parent-style-name="Normál" style:family="paragraph">
      <style:paragraph-properties fo:text-align="justify"/>
    </style:style>
    <style:style style:name="T5" style:parent-style-name="Bekezdésalapbetűtípusa" style:family="text">
      <style:text-properties style:font-name="Times New Roman" fo:font-size="12pt" style:font-size-asian="12pt" style:font-size-complex="12pt"/>
    </style:style>
    <style:style style:name="T6" style:parent-style-name="Bekezdésalapbetűtípusa" style:family="text">
      <style:text-properties style:font-name="Times New Roman" fo:font-size="12pt" style:font-size-asian="12pt" style:font-size-complex="12pt"/>
    </style:style>
    <style:style style:name="T7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8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9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10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11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12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13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14" style:parent-style-name="Bekezdésalapbetűtípusa" style:family="text">
      <style:text-properties style:font-name="Times New Roman" fo:font-size="12pt" style:font-size-asian="12pt" style:font-size-complex="12pt"/>
    </style:style>
    <style:style style:name="T15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16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17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18" style:parent-style-name="Bekezdésalapbetűtípusa" style:family="text">
      <style:text-properties style:font-name="Times New Roman" fo:font-weight="bold" style:font-weight-asian="bold" fo:font-size="12pt" style:font-size-asian="12pt" style:font-size-complex="12pt"/>
    </style:style>
    <style:style style:name="T19" style:parent-style-name="Bekezdésalapbetűtípusa" style:family="text">
      <style:text-properties style:font-name="Times New Roman" fo:font-size="12pt" style:font-size-asian="12pt" style:font-size-complex="12pt"/>
    </style:style>
    <style:style style:name="T20" style:parent-style-name="Bekezdésalapbetűtípusa" style:family="text">
      <style:text-properties style:font-name="Times New Roman" fo:font-size="12pt" style:font-size-asian="12pt" style:font-size-complex="12pt"/>
    </style:style>
    <style:style style:name="P21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2" style:parent-style-name="Listaszerűbekezdés" style:list-style-name="LFO1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3" style:parent-style-name="Listaszerűbekezdés" style:list-style-name="LFO1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" style:parent-style-name="Listaszerűbekezdés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5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6" style:parent-style-name="Normál" style:family="paragraph">
      <style:text-properties style:font-name="Times New Roman" fo:font-size="12pt" style:font-size-asian="12pt" style:font-size-complex="12pt"/>
    </style:style>
    <style:style style:name="P27" style:parent-style-name="Normál" style:family="paragraph">
      <style:text-properties style:font-name="Times New Roman" fo:font-size="12pt" style:font-size-asian="12pt" style:font-size-complex="12pt"/>
    </style:style>
    <style:style style:name="P28" style:parent-style-name="Normál" style:family="paragraph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H a t á r o z a t <text:s/>t e r v e z e t<text:s/></text:p>
      <text:p text:style-name="P2"/>
      <text:p text:style-name="P3"/>
      <text:p text:style-name="P4"><text:span text:style-name="T5">Taliándörögd<text:s/></text:span><text:span text:style-name="T6"><text:s text:c="3"/>Község Önkormányzata Képviselő-testülete, mint a<text:s/></text:span><text:span text:style-name="T7">11-1</text:span><text:span text:style-name="T8">7321</text:span><text:span text:style-name="T9">-1-00</text:span><text:span text:style-name="T10">2</text:span><text:span text:style-name="T11">-00-</text:span><text:span text:style-name="T12">11</text:span><text:span text:style-name="T13"><text:s/>MEKH kóddal rendelkező</text:span><text:span text:style-name="T14"><text:s/></text:span><text:span text:style-name="T15">31</text:span><text:span text:style-name="T16">. sorszámú<text:s/></text:span><text:span text:style-name="T17">Taliándörögd<text:s/></text:span><text:span text:style-name="T18"><text:s text:c="2"/>ivóvízellátó víziközmű-rendszer</text:span><text:span text:style-name="T19"><text:s/>Ellátásért Felelőse, megtárgyalta a<text:s/></text:span><text:span text:style-name="T20">víziközmű-rendszer vagyonértékelésére vonatkozó előterjesztést.</text:span></text:p>
      <text:p text:style-name="P21">Képviselő-testület a víziközmű-szolgáltatásról szóló 2011. évi CCIX. törvény 78.§ (1) bekezdése alapján elkészített vagyonértékelés aktualizálásával egyetért.</text:p>
      <text:list text:style-name="LFO1" text:continue-numbering="true">
        <text:list-item>
          <text:p text:style-name="P22">Képviselő-testület elfogadja a <text:s/>költségviselés mértékét</text:p>
        </text:list-item>
        <text:list-item>
          <text:p text:style-name="P23">A 2022. évi használati díjat a Bakonykarszt Zrt. víziközmű szolgáltató kezelésébe</text:p>
        </text:list-item>
      </text:list>
      <text:p text:style-name="P24">adja.</text:p>
      <text:p text:style-name="P25"><text:s text:c="2"/>Képviselő-testület <text:s/>felhatalmazza a polgármestert az együttműködési megállapodás aláírására.</text:p>
      <text:p text:style-name="P26"/>
      <text:p text:style-name="P27">Felelős:<text:s/>Mohos József<text:s/><text:s/>polgármester</text:p>
      <text:p text:style-name="P28">Határidő: 2022. augusztus 31.</text:p>
      <text:p text:style-name="Normál"/>
      <text:p text:style-name="Normá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paragraph-properties fo:line-height="102%"/>
      <style:text-properties fo:hyphenate="false"/>
    </style:style>
    <style:style style:name="Bekezdésalapbetűtípusa" style:display-name="Bekezdés alapbetűtípusa" style:family="text"/>
    <style:style style:name="Listaszerűbekezdés" style:display-name="Listaszerű bekezdés" style:family="paragraph" style:parent-style-name="Normá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Calibri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egyzo</meta:initial-creator>
    <dc:creator>Jegyzo</dc:creator>
    <meta:creation-date>2022-08-08T11:17:00Z</meta:creation-date>
    <dc:date>2022-08-08T11:35:00Z</dc:date>
    <meta:print-date>2022-08-08T11:33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97" meta:character-count="773" meta:row-count="5" meta:non-whitespace-character-count="677"/>
  </office:meta>
</office:document-meta>
</file>